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automatic-styles/>
  <office:body>
    <office:spreadsheet>
      <table:table table:name="Hoja2">
        <table:table-row>
          <table:table-cell office:value-type="string" office:string-value="Area:">
            <text:p>Area:</text:p>
          </table:table-cell>
          <table:table-cell office:value-type="string" office:string-value="SEGURIDAD">
            <text:p>SEGURIDAD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SEGURIDAD Y ORDEN PUBLICO">
            <text:p>SEGURIDAD Y ORDEN PUBLICO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dministrativo/a">
            <text:p>Administrativo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4">
            <text:p>4</text:p>
          </table:table-cell>
        </table:table-row>
        <table:table-row>
          <table:table-cell office:value-type="string" office:string-value="Auxiliar Administrativo/a">
            <text:p>Auxiliar Administrativo/a</text:p>
          </table:table-cell>
          <table:table-cell office:value-type="string" office:string-value="C2.1">
            <text:p>C2.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Oficial policía local">
            <text:p>Oficial policía local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Funcionario/a carrera">
            <text:p>Funcionario/a carrera</text:p>
          </table:table-cell>
          <table:table-cell office:value-type="string" office:string-value="4">
            <text:p>4</text:p>
          </table:table-cell>
        </table:table-row>
        <table:table-row>
          <table:table-cell office:value-type="string" office:string-value="Policía local">
            <text:p>Policía local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Funcionario/a carrera">
            <text:p>Funcionario/a carrera</text:p>
          </table:table-cell>
          <table:table-cell office:value-type="string" office:string-value="27">
            <text:p>27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36">
            <text:p>36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GURIDAD">
            <text:p>SEGURIDAD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PROTECCION CIVIL">
            <text:p>PROTECCION CIVIL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uxiliar Administrativo/a">
            <text:p>Auxiliar Administrativo/a</text:p>
          </table:table-cell>
          <table:table-cell office:value-type="string" office:string-value="C2.1">
            <text:p>C2.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URBANISMO, OBRAS Y ACTIVIDADES">
            <text:p>URBANISMO, OBRAS Y ACTIVIDAD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URBANISMO">
            <text:p>URBANISMO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dministrativo/a">
            <text:p>Administrativo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3">
            <text:p>3</text:p>
          </table:table-cell>
        </table:table-row>
        <table:table-row>
          <table:table-cell office:value-type="string" office:string-value="Arquitecto/a">
            <text:p>Arquitecto/a</text:p>
          </table:table-cell>
          <table:table-cell office:value-type="string" office:string-value="A1">
            <text:p>A1</text:p>
          </table:table-cell>
          <table:table-cell office:value-type="string" office:string-value="418">
            <text:p>418</text:p>
          </table:table-cell>
          <table:table-cell office:value-type="string" office:string-value="Funcionario/a interino/a">
            <text:p>Funcionario/a interino/a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rquitecto/a">
            <text:p>Arquitecto/a</text:p>
          </table:table-cell>
          <table:table-cell office:value-type="string" office:string-value="A1">
            <text:p>A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rquitecto/a">
            <text:p>Arquitecto/a</text:p>
          </table:table-cell>
          <table:table-cell office:value-type="string" office:string-value="A1">
            <text:p>A1</text:p>
          </table:table-cell>
          <table:table-cell office:value-type="string" office:string-value="410">
            <text:p>410</text:p>
          </table:table-cell>
          <table:table-cell office:value-type="string" office:string-value="Personal laboral temporal">
            <text:p>Personal laboral temporal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rquitecto/a técnico/a">
            <text:p>Arquitecto/a técnico/a</text:p>
          </table:table-cell>
          <table:table-cell office:value-type="string" office:string-value="A2">
            <text:p>A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4">
            <text:p>4</text:p>
          </table:table-cell>
        </table:table-row>
        <table:table-row>
          <table:table-cell office:value-type="string" office:string-value="Auxiliar Administrativo/a">
            <text:p>Auxiliar Administrativo/a</text:p>
          </table:table-cell>
          <table:table-cell office:value-type="string" office:string-value="C21">
            <text:p>C21</text:p>
          </table:table-cell>
          <table:table-cell office:value-type="string" office:string-value="410">
            <text:p>410</text:p>
          </table:table-cell>
          <table:table-cell office:value-type="string" office:string-value="Personal laboral temporal">
            <text:p>Personal laboral temporal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I.T. Agrícola">
            <text:p>I.T. Agrícola</text:p>
          </table:table-cell>
          <table:table-cell office:value-type="string" office:string-value="A2">
            <text:p>A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I.T. Industrial">
            <text:p>I.T. Industrial</text:p>
          </table:table-cell>
          <table:table-cell office:value-type="string" office:string-value="A2">
            <text:p>A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I.T. Industrial Eléctrico/a-mecánico/a">
            <text:p>I.T. Industrial Eléctrico/a-mecánico/a</text:p>
          </table:table-cell>
          <table:table-cell office:value-type="string" office:string-value="A2">
            <text:p>A2</text:p>
          </table:table-cell>
          <table:table-cell office:value-type="string" office:string-value="418">
            <text:p>418</text:p>
          </table:table-cell>
          <table:table-cell office:value-type="string" office:string-value="Funcionario/a interino/a">
            <text:p>Funcionario/a interino/a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I.T. Obras Públicas">
            <text:p>I.T. Obras Públicas</text:p>
          </table:table-cell>
          <table:table-cell office:value-type="string" office:string-value="A2">
            <text:p>A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AE - Arquitecto/a técnico/a">
            <text:p>TAE - Arquitecto/a técnico/a</text:p>
          </table:table-cell>
          <table:table-cell office:value-type="string" office:string-value="A2">
            <text:p>A2</text:p>
          </table:table-cell>
          <table:table-cell office:value-type="string" office:string-value="418">
            <text:p>418</text:p>
          </table:table-cell>
          <table:table-cell office:value-type="string" office:string-value="Funcionario/a interino/a">
            <text:p>Funcionario/a interino/a</text:p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TAE - espec urbanismo">
            <text:p>TAE - espec urbanismo</text:p>
          </table:table-cell>
          <table:table-cell office:value-type="string" office:string-value="A1">
            <text:p>A1</text:p>
          </table:table-cell>
          <table:table-cell office:value-type="string" office:string-value="418">
            <text:p>418</text:p>
          </table:table-cell>
          <table:table-cell office:value-type="string" office:string-value="Funcionario/a interino/a">
            <text:p>Funcionario/a interino/a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écnico/a de AG">
            <text:p>Técnico/a de AG</text:p>
          </table:table-cell>
          <table:table-cell office:value-type="string" office:string-value="A1">
            <text:p>A1</text:p>
          </table:table-cell>
          <table:table-cell office:value-type="string" office:string-value="100">
            <text:p>100</text:p>
          </table:table-cell>
          <table:table-cell office:value-type="string" office:string-value="Funcionario/a carrera">
            <text:p>Funcionario/a carrera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écnico/a gestión AG">
            <text:p>Técnico/a gestión AG</text:p>
          </table:table-cell>
          <table:table-cell office:value-type="string" office:string-value="A2">
            <text:p>A2</text:p>
          </table:table-cell>
          <table:table-cell office:value-type="string" office:string-value="418">
            <text:p>418</text:p>
          </table:table-cell>
          <table:table-cell office:value-type="string" office:string-value="Funcionario/a interino/a">
            <text:p>Funcionario/a interino/a</text:p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21">
            <text:p>21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URBANISMO, OBRAS Y ACTIVIDADES">
            <text:p>URBANISMO, OBRAS Y ACTIVIDAD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VIVIENDA">
            <text:p>VIVIEND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dministrativo/a">
            <text:p>Administrativo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URBANISMO, OBRAS Y ACTIVIDADES">
            <text:p>URBANISMO, OBRAS Y ACTIVIDAD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PROTECCION Y MEJORA DEL MEDIO AMBIENTE">
            <text:p>PROTECCION Y MEJORA DEL MEDIO AMBIENTE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uxiliar Administrativo/a">
            <text:p>Auxiliar Administrativo/a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Gestor Medio-ambiental">
            <text:p>Gestor Medio-ambiental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URBANISMO, OBRAS Y ACTIVIDADES">
            <text:p>URBANISMO, OBRAS Y ACTIVIDAD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COMERCIO">
            <text:p>COMERCIO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dministrativo/a">
            <text:p>Administrativo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uxiliar Administrativo/a">
            <text:p>Auxiliar Administrativo/a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PRESTACION DE SERVICIOS PROPIOS Y MANTENIMIENTO DE INSTALACIONES">
            <text:p>PRESTACION DE SERVICIOS PROPIOS Y MANTENIMIENTO DE INSTALACION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ACCESO A NUCLEOS DE POBLACIÓN">
            <text:p>ACCESO A NUCLEOS DE POBLACIÓN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uxiliar Administrativo/a">
            <text:p>Auxiliar Administrativo/a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Oficial albañil">
            <text:p>Oficial albañil</text:p>
          </table:table-cell>
          <table:table-cell office:value-type="string" office:string-value="C22">
            <text:p>C2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Oficial almacen">
            <text:p>Oficial almacen</text:p>
          </table:table-cell>
          <table:table-cell office:value-type="string" office:string-value="C22">
            <text:p>C2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Oficial conductor/a">
            <text:p>Oficial conductor/a</text:p>
          </table:table-cell>
          <table:table-cell office:value-type="string" office:string-value="C22">
            <text:p>C2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Oficial mantenimiento">
            <text:p>Oficial mantenimiento</text:p>
          </table:table-cell>
          <table:table-cell office:value-type="string" office:string-value="C22">
            <text:p>C2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Oficial Tractorista">
            <text:p>Oficial Tractorista</text:p>
          </table:table-cell>
          <table:table-cell office:value-type="string" office:string-value="C22">
            <text:p>C2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Operario/a mantenimiento">
            <text:p>Operario/a mantenimiento</text:p>
          </table:table-cell>
          <table:table-cell office:value-type="string" office:string-value="OAP">
            <text:p>OAP</text:p>
          </table:table-cell>
          <table:table-cell office:value-type="string" office:string-value="410">
            <text:p>410</text:p>
          </table:table-cell>
          <table:table-cell office:value-type="string" office:string-value="Personal laboral temporal">
            <text:p>Personal laboral temporal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Peón fontanero/a">
            <text:p>Peón fontanero/a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Peón/a">
            <text:p>Peón/a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Peón/a mantenimiento">
            <text:p>Peón/a mantenimiento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Peón/a oficios">
            <text:p>Peón/a oficios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Técnico/a Prevención riesgos laborales">
            <text:p>Técnico/a Prevención riesgos laborales</text:p>
          </table:table-cell>
          <table:table-cell office:value-type="string" office:string-value="A2">
            <text:p>A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16">
            <text:p>16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PRESTACION DE SERVICIOS PROPIOS Y MANTENIMIENTO DE INSTALACIONES">
            <text:p>PRESTACION DE SERVICIOS PROPIOS Y MANTENIMIENTO DE INSTALACION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ALCANTARILLADO">
            <text:p>ALCANTARILLADO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Peón/a">
            <text:p>Peón/a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PRESTACION DE SERVICIOS PROPIOS Y MANTENIMIENTO DE INSTALACIONES">
            <text:p>PRESTACION DE SERVICIOS PROPIOS Y MANTENIMIENTO DE INSTALACION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GESTIÓN DE RESIDUOS SÓLIDOS URBANOS">
            <text:p>GESTIÓN DE RESIDUOS SÓLIDOS URBANO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Operario/a mantenimiento">
            <text:p>Operario/a mantenimiento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PRESTACION DE SERVICIOS PROPIOS Y MANTENIMIENTO DE INSTALACIONES">
            <text:p>PRESTACION DE SERVICIOS PROPIOS Y MANTENIMIENTO DE INSTALACION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CEMENTERIO Y SERVICIOS FUNERARIOS">
            <text:p>CEMENTERIO Y SERVICIOS FUNERARIO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Peón/a">
            <text:p>Peón/a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PRESTACION DE SERVICIOS PROPIOS Y MANTENIMIENTO DE INSTALACIONES">
            <text:p>PRESTACION DE SERVICIOS PROPIOS Y MANTENIMIENTO DE INSTALACION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ALUMBRADO PÚBLICO">
            <text:p>ALUMBRADO PÚBLICO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I.T. Industrial">
            <text:p>I.T. Industrial</text:p>
          </table:table-cell>
          <table:table-cell office:value-type="string" office:string-value="A2">
            <text:p>A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I.T. Industrial">
            <text:p>I.T. Industrial</text:p>
          </table:table-cell>
          <table:table-cell office:value-type="string" office:string-value="A2">
            <text:p>A2</text:p>
          </table:table-cell>
          <table:table-cell office:value-type="string" office:string-value="418">
            <text:p>418</text:p>
          </table:table-cell>
          <table:table-cell office:value-type="string" office:string-value="Funcionario/a interino/a">
            <text:p>Funcionario/a interino/a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Oficial mantenimiento">
            <text:p>Oficial mantenimiento</text:p>
          </table:table-cell>
          <table:table-cell office:value-type="string" office:string-value="C22">
            <text:p>C2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Operario/a mantenimiento">
            <text:p>Operario/a mantenimiento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.E. Electricidad">
            <text:p>T.E. Electricidad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5">
            <text:p>5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PRESTACION DE SERVICIOS PROPIOS Y MANTENIMIENTO DE INSTALACIONES">
            <text:p>PRESTACION DE SERVICIOS PROPIOS Y MANTENIMIENTO DE INSTALACION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PARQUES Y JARDINES">
            <text:p>PARQUES Y JARDIN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dministrativo/a">
            <text:p>Administrativo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Capataz /aagrícola">
            <text:p>Capataz /aagrícol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Oficial Conductor/a">
            <text:p>Oficial Conductor/a</text:p>
          </table:table-cell>
          <table:table-cell office:value-type="string" office:string-value="C22">
            <text:p>C2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Operario de parques">
            <text:p>Operario de parques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Peón/a ">
            <text:p>Peón/a 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Peón/a jardinero/a">
            <text:p>Peón/a jardinero/a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1">
            <text:p>1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16">
            <text:p>16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PRESTACION DE SERVICIOS PROPIOS Y MANTENIMIENTO DE INSTALACIONES">
            <text:p>PRESTACION DE SERVICIOS PROPIOS Y MANTENIMIENTO DE INSTALACION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AGRICULTURA">
            <text:p>AGRICULTUR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I.T. Agrícola">
            <text:p>I.T. Agrícola</text:p>
          </table:table-cell>
          <table:table-cell office:value-type="string" office:string-value="A2">
            <text:p>A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Peón/a">
            <text:p>Peón/a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PRESTACION DE SERVICIOS PROPIOS Y MANTENIMIENTO DE INSTALACIONES">
            <text:p>PRESTACION DE SERVICIOS PROPIOS Y MANTENIMIENTO DE INSTALACION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PARQUE MOVIL">
            <text:p>PARQUE MOVIL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yte. mecánico/a">
            <text:p>Ayte. mecánico/a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Oficial mecánico/a">
            <text:p>Oficial mecánico/a</text:p>
          </table:table-cell>
          <table:table-cell office:value-type="string" office:string-value="C22">
            <text:p>C2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SOCIOCULTURALES, ASISTENCIA A LAS PERSONAS Y FOMENTO DE LA CALIDAD DE VIDA">
            <text:p>SERVICIOS SOCIOCULTURALES, ASISTENCIA A LAS PERSONAS Y FOMENTO DE LA CALIDAD DE VID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ADMINISTRACION GENERAL DE SERVICIOS SOCIALES">
            <text:p>ADMINISTRACION GENERAL DE SERVICIOS SOCIAL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dministrativo/a">
            <text:p>Administrativo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uxiliar Administrativo/a">
            <text:p>Auxiliar Administrativo/a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3">
            <text:p>3</text:p>
          </table:table-cell>
        </table:table-row>
        <table:table-row>
          <table:table-cell office:value-type="string" office:string-value="Educador/a de Familia">
            <text:p>Educador/a de Familia</text:p>
          </table:table-cell>
          <table:table-cell office:value-type="string" office:string-value="A2">
            <text:p>A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Educador/a Social">
            <text:p>Educador/a Social</text:p>
          </table:table-cell>
          <table:table-cell office:value-type="string" office:string-value="A2">
            <text:p>A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Educador/a Social">
            <text:p>Educador/a Social</text:p>
          </table:table-cell>
          <table:table-cell office:value-type="string" office:string-value="A2">
            <text:p>A2</text:p>
          </table:table-cell>
          <table:table-cell office:value-type="string" office:string-value="418">
            <text:p>418</text:p>
          </table:table-cell>
          <table:table-cell office:value-type="string" office:string-value="Funcionario/a interino/a">
            <text:p>Funcionario/a interino/a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Psicólogo/a">
            <text:p>Psicólogo/a</text:p>
          </table:table-cell>
          <table:table-cell office:value-type="string" office:string-value="A1">
            <text:p>A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rabajador/ Social ">
            <text:p>Trabajador/ Social </text:p>
          </table:table-cell>
          <table:table-cell office:value-type="string" office:string-value="A2">
            <text:p>A2</text:p>
          </table:table-cell>
          <table:table-cell office:value-type="string" office:string-value="418">
            <text:p>418</text:p>
          </table:table-cell>
          <table:table-cell office:value-type="string" office:string-value="Funcionario/a interino/a">
            <text:p>Funcionario/a interino/a</text:p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Trabajador/a Social">
            <text:p>Trabajador/a Social</text:p>
          </table:table-cell>
          <table:table-cell office:value-type="string" office:string-value="A2">
            <text:p>A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8">
            <text:p>8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20">
            <text:p>20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SOCIOCULTURALES, ASISTENCIA A LAS PERSONAS Y FOMENTO DE LA CALIDAD DE VIDA">
            <text:p>SERVICIOS SOCIOCULTURALES, ASISTENCIA A LAS PERSONAS Y FOMENTO DE LA CALIDAD DE VID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SERVICIO DE AYUDA A DOMICILIO">
            <text:p>SERVICIO DE AYUDA A DOMICILIO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uxiliar de hogar">
            <text:p>Auxiliar de hogar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9">
            <text:p>9</text:p>
          </table:table-cell>
        </table:table-row>
        <table:table-row>
          <table:table-cell office:value-type="string" office:string-value="Auxiliar de hogar">
            <text:p>Auxiliar de hogar</text:p>
          </table:table-cell>
          <table:table-cell office:value-type="string" office:string-value="OAP">
            <text:p>OAP</text:p>
          </table:table-cell>
          <table:table-cell office:value-type="string" office:string-value="410">
            <text:p>410</text:p>
          </table:table-cell>
          <table:table-cell office:value-type="string" office:string-value="Personal laboral temporal">
            <text:p>Personal laboral temporal</text:p>
          </table:table-cell>
          <table:table-cell office:value-type="string" office:string-value="3">
            <text:p>3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12">
            <text:p>12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SOCIOCULTURALES, ASISTENCIA A LAS PERSONAS Y FOMENTO DE LA CALIDAD DE VIDA">
            <text:p>SERVICIOS SOCIOCULTURALES, ASISTENCIA A LAS PERSONAS Y FOMENTO DE LA CALIDAD DE VID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ATENCION A LA DISCAPACIDAD">
            <text:p>ATENCION A LA DISCAPACIDAD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nimador/a Socio cultural">
            <text:p>Animador/a Socio cultural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Cuidador/a">
            <text:p>Cuidador/a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Fisioterapeuta">
            <text:p>Fisioterapeuta</text:p>
          </table:table-cell>
          <table:table-cell office:value-type="string" office:string-value="A2">
            <text:p>A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Logopeda">
            <text:p>Logopeda</text:p>
          </table:table-cell>
          <table:table-cell office:value-type="string" office:string-value="A2">
            <text:p>A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Maestra de Taller">
            <text:p>Maestra de Taller</text:p>
          </table:table-cell>
          <table:table-cell office:value-type="string" office:string-value="C1">
            <text:p>C1</text:p>
          </table:table-cell>
          <table:table-cell office:value-type="string" office:string-value="410">
            <text:p>410</text:p>
          </table:table-cell>
          <table:table-cell office:value-type="string" office:string-value="Personal laboral temporal">
            <text:p>Personal laboral temporal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Monitor/a discapacidad">
            <text:p>Monitor/a discapacidad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Terapeuta Ocupacional">
            <text:p>Terapeuta Ocupacional</text:p>
          </table:table-cell>
          <table:table-cell office:value-type="string" office:string-value="A2">
            <text:p>A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8">
            <text:p>8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SOCIOCULTURALES, ASISTENCIA A LAS PERSONAS Y FOMENTO DE LA CALIDAD DE VIDA">
            <text:p>SERVICIOS SOCIOCULTURALES, ASISTENCIA A LAS PERSONAS Y FOMENTO DE LA CALIDAD DE VID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CENTRO DE ESTANCIA DIURNA">
            <text:p>CENTRO DE ESTANCIA DIURN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uxiliar Geriatría">
            <text:p>Auxiliar Geriatría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4">
            <text:p>4</text:p>
          </table:table-cell>
        </table:table-row>
        <table:table-row>
          <table:table-cell office:value-type="string" office:string-value="Auxiliar Geriatría">
            <text:p>Auxiliar Geriatría</text:p>
          </table:table-cell>
          <table:table-cell office:value-type="string" office:string-value="OAP">
            <text:p>OAP</text:p>
          </table:table-cell>
          <table:table-cell office:value-type="string" office:string-value="410">
            <text:p>410</text:p>
          </table:table-cell>
          <table:table-cell office:value-type="string" office:string-value="Personal laboral temporal">
            <text:p>Personal laboral temporal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Psicólogo/a">
            <text:p>Psicólogo/a</text:p>
          </table:table-cell>
          <table:table-cell office:value-type="string" office:string-value="A1">
            <text:p>A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6">
            <text:p>6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SOCIOCULTURALES, ASISTENCIA A LAS PERSONAS Y FOMENTO DE LA CALIDAD DE VIDA">
            <text:p>SERVICIOS SOCIOCULTURALES, ASISTENCIA A LAS PERSONAS Y FOMENTO DE LA CALIDAD DE VID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SERVICIOS SOCIALES - ATENCION A LA MUJER">
            <text:p>SERVICIOS SOCIALES - ATENCION A LA MUJER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uxiliar biblioteca">
            <text:p>Auxiliar biblioteca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Lic Derecho">
            <text:p>Lic Derecho</text:p>
          </table:table-cell>
          <table:table-cell office:value-type="string" office:string-value="A1">
            <text:p>A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Psicólogo/a">
            <text:p>Psicólogo/a</text:p>
          </table:table-cell>
          <table:table-cell office:value-type="string" office:string-value="A1">
            <text:p>A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rabajador/a Social">
            <text:p>Trabajador/a Social</text:p>
          </table:table-cell>
          <table:table-cell office:value-type="string" office:string-value="A2">
            <text:p>A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5">
            <text:p>5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SOCIOCULTURALES, ASISTENCIA A LAS PERSONAS Y FOMENTO DE LA CALIDAD DE VIDA">
            <text:p>SERVICIOS SOCIOCULTURALES, ASISTENCIA A LAS PERSONAS Y FOMENTO DE LA CALIDAD DE VID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PARTICIPACIÓN CIUDADANA">
            <text:p>PARTICIPACIÓN CIUDADAN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nimador/a sociocultural">
            <text:p>Animador/a sociocultural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Peón/a jardinero/a">
            <text:p>Peón/a jardinero/a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ecnico/a sonido e iluminación">
            <text:p>Tecnico/a sonido e iluminación</text:p>
          </table:table-cell>
          <table:table-cell office:value-type="string" office:string-value="C1">
            <text:p>C1</text:p>
          </table:table-cell>
          <table:table-cell office:value-type="string" office:string-value="410">
            <text:p>410</text:p>
          </table:table-cell>
          <table:table-cell office:value-type="string" office:string-value="Personal laboral temporal">
            <text:p>Personal laboral temporal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3">
            <text:p>3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SOCIOCULTURALES, ASISTENCIA A LAS PERSONAS Y FOMENTO DE LA CALIDAD DE VIDA">
            <text:p>SERVICIOS SOCIOCULTURALES, ASISTENCIA A LAS PERSONAS Y FOMENTO DE LA CALIDAD DE VID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ADMINISTRACIÓN GENERAL DE EDUCACIÓN">
            <text:p>ADMINISTRACIÓN GENERAL DE EDUCACIÓN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dministrativo/a">
            <text:p>Administrativo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Oficial vigilante colegios">
            <text:p>Oficial vigilante colegios</text:p>
          </table:table-cell>
          <table:table-cell office:value-type="string" office:string-value="C22">
            <text:p>C2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SOCIOCULTURALES, ASISTENCIA A LAS PERSONAS Y FOMENTO DE LA CALIDAD DE VIDA">
            <text:p>SERVICIOS SOCIOCULTURALES, ASISTENCIA A LAS PERSONAS Y FOMENTO DE LA CALIDAD DE VID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ADMINISTRACIÓN GENERAL DE LA CULTURA">
            <text:p>ADMINISTRACIÓN GENERAL DE LA CULTUR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uxiliar Administrativo/a">
            <text:p>Auxiliar Administrativo/a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Coordinador/a actividades">
            <text:p>Coordinador/a actividades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Gestor/a Cultural">
            <text:p>Gestor/a Cultural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Monitor/a">
            <text:p>Monitor/a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Peón/a jardinero/a">
            <text:p>Peón/a jardinero/a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5">
            <text:p>5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SOCIOCULTURALES, ASISTENCIA A LAS PERSONAS Y FOMENTO DE LA CALIDAD DE VIDA">
            <text:p>SERVICIOS SOCIOCULTURALES, ASISTENCIA A LAS PERSONAS Y FOMENTO DE LA CALIDAD DE VID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BIBLIOTECAS">
            <text:p>BIBLIOTECA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uxiliar Biblioteca">
            <text:p>Auxiliar Biblioteca</text:p>
          </table:table-cell>
          <table:table-cell office:value-type="string" office:string-value="C21">
            <text:p>C21</text:p>
          </table:table-cell>
          <table:table-cell office:value-type="string" office:string-value="410">
            <text:p>410</text:p>
          </table:table-cell>
          <table:table-cell office:value-type="string" office:string-value="Personal laboral temporal">
            <text:p>Personal laboral temporal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Bibliotecario/a">
            <text:p>Bibliotecario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Conserje">
            <text:p>Conserje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3">
            <text:p>3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SOCIOCULTURALES, ASISTENCIA A LAS PERSONAS Y FOMENTO DE LA CALIDAD DE VIDA">
            <text:p>SERVICIOS SOCIOCULTURALES, ASISTENCIA A LAS PERSONAS Y FOMENTO DE LA CALIDAD DE VID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FIESTAS POPULARES Y FESTEJOS">
            <text:p>FIESTAS POPULARES Y FESTEJO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nimador/a sociocultural">
            <text:p>Animador/a sociocultural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nimador/a Socio cultural">
            <text:p>Animador/a Socio cultural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SOCIOCULTURALES, ASISTENCIA A LAS PERSONAS Y FOMENTO DE LA CALIDAD DE VIDA">
            <text:p>SERVICIOS SOCIOCULTURALES, ASISTENCIA A LAS PERSONAS Y FOMENTO DE LA CALIDAD DE VID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JUVENTUD">
            <text:p>JUVENTUD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nimador/a sociocultural">
            <text:p>Animador/a sociocultural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SOCIOCULTURALES, ASISTENCIA A LAS PERSONAS Y FOMENTO DE LA CALIDAD DE VIDA">
            <text:p>SERVICIOS SOCIOCULTURALES, ASISTENCIA A LAS PERSONAS Y FOMENTO DE LA CALIDAD DE VID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ADMINISTRACIÓN GENERAL DE DEPORTES">
            <text:p>ADMINISTRACIÓN GENERAL DE DEPORT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Coordinador/a deportes">
            <text:p>Coordinador/a deportes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4">
            <text:p>4</text:p>
          </table:table-cell>
        </table:table-row>
        <table:table-row>
          <table:table-cell office:value-type="string" office:string-value="Gestor/a Deportivo/a">
            <text:p>Gestor/a Deportivo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Peón/a vigilante polideport">
            <text:p>Peón/a vigilante polideport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4">
            <text:p>4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9">
            <text:p>9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SOCIOCULTURALES, ASISTENCIA A LAS PERSONAS Y FOMENTO DE LA CALIDAD DE VIDA">
            <text:p>SERVICIOS SOCIOCULTURALES, ASISTENCIA A LAS PERSONAS Y FOMENTO DE LA CALIDAD DE VID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TURISMO">
            <text:p>TURISMO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Tecn Inf Turistico/a">
            <text:p>Tecn Inf Turistico/a</text:p>
          </table:table-cell>
          <table:table-cell office:value-type="string" office:string-value="A2">
            <text:p>A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SOCIOCULTURALES, ASISTENCIA A LAS PERSONAS Y FOMENTO DE LA CALIDAD DE VIDA">
            <text:p>SERVICIOS SOCIOCULTURALES, ASISTENCIA A LAS PERSONAS Y FOMENTO DE LA CALIDAD DE VID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ARTESANÍA">
            <text:p>ARTESANÍ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uxiliar Administrativo/a">
            <text:p>Auxiliar Administrativo/a</text:p>
          </table:table-cell>
          <table:table-cell office:value-type="string" office:string-value="C21">
            <text:p>C21</text:p>
          </table:table-cell>
          <table:table-cell office:value-type="string" office:string-value="410">
            <text:p>410</text:p>
          </table:table-cell>
          <table:table-cell office:value-type="string" office:string-value="Personal laboral temporal">
            <text:p>Personal laboral temporal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Oficial Ceramista">
            <text:p>Oficial Ceramista</text:p>
          </table:table-cell>
          <table:table-cell office:value-type="string" office:string-value="C22">
            <text:p>C2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SOCIOCULTURALES, ASISTENCIA A LAS PERSONAS Y FOMENTO DE LA CALIDAD DE VIDA">
            <text:p>SERVICIOS SOCIOCULTURALES, ASISTENCIA A LAS PERSONAS Y FOMENTO DE LA CALIDAD DE VID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CENTRO DE DÍA DE MAYORES">
            <text:p>CENTRO DE DÍA DE MAYOR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Técnico/a (dirección centro día mayores)">
            <text:p>Técnico/a (dirección centro día mayores)</text:p>
          </table:table-cell>
          <table:table-cell office:value-type="string" office:string-value="A2">
            <text:p>A2</text:p>
          </table:table-cell>
          <table:table-cell office:value-type="string" office:string-value="418">
            <text:p>418</text:p>
          </table:table-cell>
          <table:table-cell office:value-type="string" office:string-value="Funcionario/a interino/a">
            <text:p>Funcionario/a interino/a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GENERALES">
            <text:p>SERVICIOS GENERAL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ARCHIVO MUNICIPAL">
            <text:p>ARCHIVO MUNICIPAL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uxiliar técnico/a  archivo">
            <text:p>Auxiliar técnico/a  archivo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GENERALES">
            <text:p>SERVICIOS GENERAL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FOMENTO DEL EMPLEO">
            <text:p>FOMENTO DEL EMPLEO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Técnico/a PRODAE">
            <text:p>Técnico/a PRODAE</text:p>
          </table:table-cell>
          <table:table-cell office:value-type="string" office:string-value="A2">
            <text:p>A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écnico/a PRODAE">
            <text:p>Técnico/a PRODAE</text:p>
          </table:table-cell>
          <table:table-cell office:value-type="string" office:string-value="A2">
            <text:p>A2</text:p>
          </table:table-cell>
          <table:table-cell office:value-type="string" office:string-value="410">
            <text:p>410</text:p>
          </table:table-cell>
          <table:table-cell office:value-type="string" office:string-value="Personal laboral temporal">
            <text:p>Personal laboral temporal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rabajador/ Social">
            <text:p>Trabajador/ Social</text:p>
          </table:table-cell>
          <table:table-cell office:value-type="string" office:string-value="A2">
            <text:p>A2</text:p>
          </table:table-cell>
          <table:table-cell office:value-type="string" office:string-value="418">
            <text:p>418</text:p>
          </table:table-cell>
          <table:table-cell office:value-type="string" office:string-value="Funcionario/a interino/a">
            <text:p>Funcionario/a interino/a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3">
            <text:p>3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GENERALES">
            <text:p>SERVICIOS GENERAL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ADMINISTRACIÓN GENERAL DEL TRANSPORTE">
            <text:p>ADMINISTRACIÓN GENERAL DEL TRANSPORTE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dministrativo/a">
            <text:p>Administrativo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GENERALES">
            <text:p>SERVICIOS GENERAL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OFICINA DE DEFENSA DEL CONSUMIDOR">
            <text:p>OFICINA DE DEFENSA DEL CONSUMIDOR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dministrativo/a">
            <text:p>Administrativo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GENERALES">
            <text:p>SERVICIOS GENERAL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ADMINISTRACIÓN GENERAL">
            <text:p>ADMINISTRACIÓN GENERAL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dministrativo/a">
            <text:p>Administrativo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Auxiliar Administrativo/a">
            <text:p>Auxiliar Administrativo/a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Gestor/a Servicios Sociales">
            <text:p>Gestor/a Servicios Sociales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Licenciado/a Derecho">
            <text:p>Licenciado/a Derecho</text:p>
          </table:table-cell>
          <table:table-cell office:value-type="string" office:string-value="A1">
            <text:p>A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Peón/a">
            <text:p>Peón/a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Peón/a carpintero/a">
            <text:p>Peón/a carpintero/a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Secretario/a General">
            <text:p>Secretario/a General</text:p>
          </table:table-cell>
          <table:table-cell office:value-type="string" office:string-value="A1">
            <text:p>A1</text:p>
          </table:table-cell>
          <table:table-cell office:value-type="string" office:string-value="100">
            <text:p>100</text:p>
          </table:table-cell>
          <table:table-cell office:value-type="string" office:string-value="Funcionario/a carrera">
            <text:p>Funcionario/a carrera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écnico/a de AG">
            <text:p>Técnico/a de AG</text:p>
          </table:table-cell>
          <table:table-cell office:value-type="string" office:string-value="A1">
            <text:p>A1</text:p>
          </table:table-cell>
          <table:table-cell office:value-type="string" office:string-value="100">
            <text:p>100</text:p>
          </table:table-cell>
          <table:table-cell office:value-type="string" office:string-value="Funcionario/a carrera">
            <text:p>Funcionario/a carrera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12">
            <text:p>12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GENERALES">
            <text:p>SERVICIOS GENERAL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INFORMÁTICA">
            <text:p>INFORMÁTIC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Programador /a Informático/a">
            <text:p>Programador /a Informático/a</text:p>
          </table:table-cell>
          <table:table-cell office:value-type="string" office:string-value="C1">
            <text:p>C1</text:p>
          </table:table-cell>
          <table:table-cell office:value-type="string" office:string-value="410">
            <text:p>410</text:p>
          </table:table-cell>
          <table:table-cell office:value-type="string" office:string-value="Personal laboral temporal">
            <text:p>Personal laboral temporal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écnico/a informático/a">
            <text:p>Técnico/a informático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uxiliar Administrativo/a">
            <text:p>Auxiliar Administrativo/a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3">
            <text:p>3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GENERALES">
            <text:p>SERVICIOS GENERAL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PROTECCION DE LA SALUBRIDAD PUBLICA">
            <text:p>PROTECCION DE LA SALUBRIDAD PUBLIC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dministrativo/a">
            <text:p>Administrativo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Funcionario/a carrera">
            <text:p>Funcionario/a carrera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GENERALES">
            <text:p>SERVICIOS GENERAL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CONTRATACION">
            <text:p>CONTRATACION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dministrativo/a">
            <text:p>Administrativo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dministrativo/a">
            <text:p>Administrativo/a</text:p>
          </table:table-cell>
          <table:table-cell office:value-type="string" office:string-value="C1">
            <text:p>C1</text:p>
          </table:table-cell>
          <table:table-cell office:value-type="string" office:string-value="418">
            <text:p>418</text:p>
          </table:table-cell>
          <table:table-cell office:value-type="string" office:string-value="Funcionario/a interino/a">
            <text:p>Funcionario/a interino/a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uxiliar Administrativo/a">
            <text:p>Auxiliar Administrativo/a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Economista">
            <text:p>Economista</text:p>
          </table:table-cell>
          <table:table-cell office:value-type="string" office:string-value="A1">
            <text:p>A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Recepcionista almacén">
            <text:p>Recepcionista almacén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écnico/a de AG">
            <text:p>Técnico/a de AG</text:p>
          </table:table-cell>
          <table:table-cell office:value-type="string" office:string-value="A1">
            <text:p>A1</text:p>
          </table:table-cell>
          <table:table-cell office:value-type="string" office:string-value="100">
            <text:p>100</text:p>
          </table:table-cell>
          <table:table-cell office:value-type="string" office:string-value="Funcionario/a carrera">
            <text:p>Funcionario/a carrera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6">
            <text:p>6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RECURSOS HUMANOS">
            <text:p>RECURSOS HUMANO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ADMINISTRACION GENERAL">
            <text:p>ADMINISTRACION GENERAL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dministrativo/a">
            <text:p>Administrativo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Auxiliar Administrativo/a">
            <text:p>Auxiliar Administrativo/a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écnico Relac laborales">
            <text:p>Técnico Relac laborales</text:p>
          </table:table-cell>
          <table:table-cell office:value-type="string" office:string-value="A2">
            <text:p>A2</text:p>
          </table:table-cell>
          <table:table-cell office:value-type="string" office:string-value="100">
            <text:p>100</text:p>
          </table:table-cell>
          <table:table-cell office:value-type="string" office:string-value="Funcionario/a carrera">
            <text:p>Funcionario/a carrera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écnico/a de AG">
            <text:p>Técnico/a de AG</text:p>
          </table:table-cell>
          <table:table-cell office:value-type="string" office:string-value="A1">
            <text:p>A1</text:p>
          </table:table-cell>
          <table:table-cell office:value-type="string" office:string-value="100">
            <text:p>100</text:p>
          </table:table-cell>
          <table:table-cell office:value-type="string" office:string-value="Funcionario/a carrera">
            <text:p>Funcionario/a carrera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5">
            <text:p>5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GENERALES">
            <text:p>SERVICIOS GENERAL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ATENCIÓN A LA CIUDADANÍA">
            <text:p>ATENCIÓN A LA CIUDADANÍ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dministrativo/a">
            <text:p>Administrativo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4">
            <text:p>4</text:p>
          </table:table-cell>
        </table:table-row>
        <table:table-row>
          <table:table-cell office:value-type="string" office:string-value="Administrativo/a">
            <text:p>Administrativo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Funcionario/a carrera">
            <text:p>Funcionario/a carrera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uxiliar Administrativo/a">
            <text:p>Auxiliar Administrativo/a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5">
            <text:p>5</text:p>
          </table:table-cell>
        </table:table-row>
        <table:table-row>
          <table:table-cell office:value-type="string" office:string-value="Oficial Conductor/a">
            <text:p>Oficial Conductor/a</text:p>
          </table:table-cell>
          <table:table-cell office:value-type="string" office:string-value="C22">
            <text:p>C2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11">
            <text:p>11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ECONOMIA">
            <text:p>ECONOMIA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POLÍTICA ECONÓMICA Y FISCAL">
            <text:p>POLÍTICA ECONÓMICA Y FISCAL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dministrativo/a">
            <text:p>Administrativo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0">
            <text:p>10</text:p>
          </table:table-cell>
        </table:table-row>
        <table:table-row>
          <table:table-cell office:value-type="string" office:string-value="Auxiliar Administrativo/a">
            <text:p>Auxiliar Administrativo/a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Gerente cultural">
            <text:p>Gerente cultural</text:p>
          </table:table-cell>
          <table:table-cell office:value-type="string" office:string-value="A1">
            <text:p>A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Interventor/a General">
            <text:p>Interventor/a General</text:p>
          </table:table-cell>
          <table:table-cell office:value-type="string" office:string-value="A1">
            <text:p>A1</text:p>
          </table:table-cell>
          <table:table-cell office:value-type="string" office:string-value="100">
            <text:p>100</text:p>
          </table:table-cell>
          <table:table-cell office:value-type="string" office:string-value="Funcionario/a carrera">
            <text:p>Funcionario/a carrera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écnico/a de AG">
            <text:p>Técnico/a de AG</text:p>
          </table:table-cell>
          <table:table-cell office:value-type="string" office:string-value="A1">
            <text:p>A1</text:p>
          </table:table-cell>
          <table:table-cell office:value-type="string" office:string-value="100">
            <text:p>100</text:p>
          </table:table-cell>
          <table:table-cell office:value-type="string" office:string-value="Funcionario/a carrera">
            <text:p>Funcionario/a carrera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écnico/a gestión AG">
            <text:p>Técnico/a gestión AG</text:p>
          </table:table-cell>
          <table:table-cell office:value-type="string" office:string-value="A2">
            <text:p>A2</text:p>
          </table:table-cell>
          <table:table-cell office:value-type="string" office:string-value="100">
            <text:p>100</text:p>
          </table:table-cell>
          <table:table-cell office:value-type="string" office:string-value="Funcionario/a carrera">
            <text:p>Funcionario/a carrera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esorero/a">
            <text:p>Tesorero/a</text:p>
          </table:table-cell>
          <table:table-cell office:value-type="string" office:string-value="A1">
            <text:p>A1</text:p>
          </table:table-cell>
          <table:table-cell office:value-type="string" office:string-value="100">
            <text:p>100</text:p>
          </table:table-cell>
          <table:table-cell office:value-type="string" office:string-value="Funcionario/a carrera">
            <text:p>Funcionario/a carrera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pógrafo/a">
            <text:p>Topógrafo/a</text:p>
          </table:table-cell>
          <table:table-cell office:value-type="string" office:string-value="A2">
            <text:p>A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18">
            <text:p>18</text:p>
          </table:table-cell>
        </table:table-row>
        <table:table-row>
          <table:table-cell office:value-type="string" office:string-value="Area:">
            <text:p>Area:</text:p>
          </table:table-cell>
          <table:table-cell office:value-type="string" office:string-value="SERVICIOS GENERALES">
            <text:p>SERVICIOS GENERAL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Unidad:">
            <text:p>Unidad:</text:p>
          </table:table-cell>
          <table:table-cell office:value-type="string" office:string-value="GESTIÓN DEL PATRIMONIO">
            <text:p>GESTIÓN DEL PATRIMONIO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Gestor/a Desarrollo Local">
            <text:p>Gestor/a Desarrollo Local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uxiliar Administrativo/a">
            <text:p>Auxiliar Administrativo/a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">
            <text:p/>
          </table:table-cell>
          <table:table-cell office:value-type="string" office:string-value="ORGANISMO AUTÓNOMO">
            <text:p>ORGANISMO AUTÓNOMO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">
            <text:p/>
          </table:table-cell>
          <table:table-cell office:value-type="string" office:string-value="PATRONATO MUNICIPAL DE ESCUELAS INFANTILES">
            <text:p>PATRONATO MUNICIPAL DE ESCUELAS INFANTILES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yudante de cocina">
            <text:p>Ayudante de cocina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yudante de cocina">
            <text:p>Ayudante de cocina</text:p>
          </table:table-cell>
          <table:table-cell office:value-type="string" office:string-value="OAP">
            <text:p>OAP</text:p>
          </table:table-cell>
          <table:table-cell office:value-type="string" office:string-value="510">
            <text:p>510</text:p>
          </table:table-cell>
          <table:table-cell office:value-type="string" office:string-value="Personal laboral temporal">
            <text:p>Personal laboral temporal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Cocinero/a">
            <text:p>Cocinero/a</text:p>
          </table:table-cell>
          <table:table-cell office:value-type="string" office:string-value="C2">
            <text:p>C2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Educador/a">
            <text:p>Educador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9">
            <text:p>9</text:p>
          </table:table-cell>
        </table:table-row>
        <table:table-row>
          <table:table-cell office:value-type="string" office:string-value="Educador/a">
            <text:p>Educador/a</text:p>
          </table:table-cell>
          <table:table-cell office:value-type="string" office:string-value="C1">
            <text:p>C1</text:p>
          </table:table-cell>
          <table:table-cell office:value-type="string" office:string-value="410">
            <text:p>410</text:p>
          </table:table-cell>
          <table:table-cell office:value-type="string" office:string-value="Personal laboral temporal">
            <text:p>Personal laboral temporal</text:p>
          </table:table-cell>
          <table:table-cell office:value-type="string" office:string-value="5">
            <text:p>5</text:p>
          </table:table-cell>
        </table:table-row>
        <table:table-row>
          <table:table-cell office:value-type="string" office:string-value="Gerente">
            <text:p>Gerente</text:p>
          </table:table-cell>
          <table:table-cell office:value-type="string" office:string-value="A1">
            <text:p>A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18">
            <text:p>18</text:p>
          </table:table-cell>
        </table:table-row>
        <table:table-row>
          <table:table-cell office:value-type="string" office:string-value="">
            <text:p/>
          </table:table-cell>
          <table:table-cell office:value-type="string" office:string-value="ORGANISMO AUTÓNOMO">
            <text:p>ORGANISMO AUTÓNOMO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">
            <text:p/>
          </table:table-cell>
          <table:table-cell office:value-type="string" office:string-value="PATRONATO MUNICIPAL DE MEDIOS DE COMUNICACIÓN">
            <text:p>PATRONATO MUNICIPAL DE MEDIOS DE COMUNICACIÓN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Auxiliar de continuidad">
            <text:p>Auxiliar de continuidad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Infógrado/a">
            <text:p>Infógrado/a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Locutor/a-presentador/a">
            <text:p>Locutor/a-presentador/a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4">
            <text:p>4</text:p>
          </table:table-cell>
        </table:table-row>
        <table:table-row>
          <table:table-cell office:value-type="string" office:string-value="Maquillador/a">
            <text:p>Maquillador/a</text:p>
          </table:table-cell>
          <table:table-cell office:value-type="string" office:string-value="OAP">
            <text:p>OAP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Operador/a de cámara">
            <text:p>Operador/a de cámara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Operador/a de cámara">
            <text:p>Operador/a de cámara</text:p>
          </table:table-cell>
          <table:table-cell office:value-type="string" office:string-value="C21">
            <text:p>C21</text:p>
          </table:table-cell>
          <table:table-cell office:value-type="string" office:string-value="410">
            <text:p>410</text:p>
          </table:table-cell>
          <table:table-cell office:value-type="string" office:string-value="Personal laboral temporal">
            <text:p>Personal laboral temporal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écnico/a de continuidad">
            <text:p>Técnico/a de continuidad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écnico/a de imagen y sonido">
            <text:p>Técnico/a de imagen y sonido</text:p>
          </table:table-cell>
          <table:table-cell office:value-type="string" office:string-value="C21">
            <text:p>C2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2">
            <text:p>2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13">
            <text:p>13</text:p>
          </table:table-cell>
        </table:table-row>
        <table:table-row>
          <table:table-cell office:value-type="string" office:string-value="">
            <text:p/>
          </table:table-cell>
          <table:table-cell office:value-type="string" office:string-value="ORGANISMO AUTÓNOMO">
            <text:p>ORGANISMO AUTÓNOMO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">
            <text:p/>
          </table:table-cell>
          <table:table-cell office:value-type="string" office:string-value="FUNDACIÓN PARA LA PROMOCIÓN DEL EMPLEO">
            <text:p>FUNDACIÓN PARA LA PROMOCIÓN DEL EMPLEO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Denominación puesto">
            <text:p>Denominación puesto</text:p>
          </table:table-cell>
          <table:table-cell office:value-type="string" office:string-value="grupo clasificación">
            <text:p>grupo clasificación</text:p>
          </table:table-cell>
          <table:table-cell office:value-type="string" office:string-value="tipo contrato">
            <text:p>tipo contrato</text:p>
          </table:table-cell>
          <table:table-cell office:value-type="string" office:string-value="vínculo">
            <text:p>vínculo</text:p>
          </table:table-cell>
          <table:table-cell office:value-type="string" office:string-value="nº">
            <text:p>nº</text:p>
          </table:table-cell>
        </table:table-row>
        <table:table-row>
          <table:table-cell office:value-type="string" office:string-value="Gerente">
            <text:p>Gerente</text:p>
          </table:table-cell>
          <table:table-cell office:value-type="string" office:string-value="A1">
            <text:p>A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Administrativo/a">
            <text:p>Administrativo/a</text:p>
          </table:table-cell>
          <table:table-cell office:value-type="string" office:string-value="C1">
            <text:p>C1</text:p>
          </table:table-cell>
          <table:table-cell office:value-type="string" office:string-value="100">
            <text:p>100</text:p>
          </table:table-cell>
          <table:table-cell office:value-type="string" office:string-value="Personal laboral fijo">
            <text:p>Personal laboral fijo</text:p>
          </table:table-cell>
          <table:table-cell office:value-type="string" office:string-value="1">
            <text:p>1</text:p>
          </table:table-cell>
        </table:table-row>
        <table:table-row>
          <table:table-cell office:value-type="string" office:string-value="total empleados/as ">
            <text:p>total empleados/as 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2">
            <text:p>2</text:p>
          </table:table-cell>
        </table:table-row>
      </table:table>
      <table:table table:name="Hoja1">
        <table:table-row>
          <table:table-cell office:value-type="string" office:string-value="NUM">
            <text:p>NUM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ESC">
            <text:p>ESC</text:p>
          </table:table-cell>
          <table:table-cell office:value-type="string" office:string-value="SUB">
            <text:p>SUB</text:p>
          </table:table-cell>
          <table:table-cell office:value-type="string" office:string-value="CL">
            <text:p>CL</text:p>
          </table:table-cell>
          <table:table-cell office:value-type="string" office:string-value="CAT">
            <text:p>CAT</text:p>
          </table:table-cell>
          <table:table-cell office:value-type="string" office:string-value="CODIGO">
            <text:p>CODIGO</text:p>
          </table:table-cell>
          <table:table-cell office:value-type="string" office:string-value="CATEGORIA">
            <text:p>CATEGORIA</text:p>
          </table:table-cell>
          <table:table-cell office:value-type="string" office:string-value="DPTO">
            <text:p>DPTO</text:p>
          </table:table-cell>
          <table:table-cell office:value-type="string" office:string-value="AREA">
            <text:p>AREA</text:p>
          </table:table-cell>
          <table:table-cell office:value-type="string" office:string-value="TITULAR">
            <text:p>TITULAR</text:p>
          </table:table-cell>
          <table:table-cell office:value-type="string" office:string-value="L/F">
            <text:p>L/F</text:p>
          </table:table-cell>
          <table:table-cell office:value-type="string" office:string-value="GR">
            <text:p>GR</text:p>
          </table:table-cell>
          <table:table-cell office:value-type="string" office:string-value="RCS">
            <text:p>RCS</text:p>
          </table:table-cell>
          <table:table-cell office:value-type="string" office:string-value="TC">
            <text:p>TC</text:p>
          </table:table-cell>
          <table:table-cell office:value-type="string" office:string-value="OEP">
            <text:p>OEP</text:p>
          </table:table-cell>
          <table:table-cell office:value-type="string" office:string-value="SITUACIÓN">
            <text:p>SITUACIÓN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1">
            <text:p>1</text:p>
          </table:table-cell>
          <table:table-cell office:value-type="string" office:string-value="">
            <text:p/>
          </table:table-cell>
          <table:table-cell office:value-type="string" office:string-value="2020">
            <text:p>2020</text:p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020">
            <text:p>2020</text:p>
          </table:table-cell>
          <table:table-cell office:value-type="string" office:string-value="Auxiliar de hogar">
            <text:p>Auxiliar de hoga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">
            <text:p>Vacante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Creada 2020">
            <text:p>Creada 2020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2">
            <text:p>2</text:p>
          </table:table-cell>
          <table:table-cell office:value-type="string" office:string-value="">
            <text:p/>
          </table:table-cell>
          <table:table-cell office:value-type="string" office:string-value="2020">
            <text:p>2020</text:p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020">
            <text:p>2020</text:p>
          </table:table-cell>
          <table:table-cell office:value-type="string" office:string-value="Auxiliar de hogar">
            <text:p>Auxiliar de hoga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">
            <text:p>Vacante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Creada 2020">
            <text:p>Creada 2020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3">
            <text:p>3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313010">
            <text:p>2313010</text:p>
          </table:table-cell>
          <table:table-cell office:value-type="string" office:string-value="Auxiliar de hogar">
            <text:p>Auxiliar de hoga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Sánchez Pérez, Tenesor)">
            <text:p>Vacante (Sánchez Pérez, Tenesor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D. 13792/06">
            <text:p>D. 13792/06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4">
            <text:p>4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313011">
            <text:p>2313011</text:p>
          </table:table-cell>
          <table:table-cell office:value-type="string" office:string-value="Auxiliar de hogar">
            <text:p>Auxiliar de hoga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Romero Ramírez, Antonia)">
            <text:p>Vacante (Romero Ramírez, Antonia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D. 13792/06">
            <text:p>D. 13792/06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5">
            <text:p>5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313012">
            <text:p>2313012</text:p>
          </table:table-cell>
          <table:table-cell office:value-type="string" office:string-value="Auxiliar de hogar">
            <text:p>Auxiliar de hoga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Afonso Tejera, Antonia)">
            <text:p>Vacante (Afonso Tejera, Antonia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D. 13792/06">
            <text:p>D. 13792/06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6">
            <text:p>6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313015">
            <text:p>2313015</text:p>
          </table:table-cell>
          <table:table-cell office:value-type="string" office:string-value="Auxiliar de hogar">
            <text:p>Auxiliar de hoga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Santana García, Savina Leticia)">
            <text:p>Vacante (Santana García, Savina Leticia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D. 13792/06">
            <text:p>D. 13792/06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7">
            <text:p>7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313014">
            <text:p>2313014</text:p>
          </table:table-cell>
          <table:table-cell office:value-type="string" office:string-value="Auxiliar de hogar">
            <text:p>Auxiliar de hoga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Guedes Sánchez, Josefa)">
            <text:p>Vacante (Guedes Sánchez, Josefa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2019">
            <text:p>2019</text:p>
          </table:table-cell>
          <table:table-cell office:value-type="string" office:string-value="D. 13792/06. Suspensión 2 años">
            <text:p>D. 13792/06. Suspensión 2 años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8">
            <text:p>8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313016">
            <text:p>2313016</text:p>
          </table:table-cell>
          <table:table-cell office:value-type="string" office:string-value="Auxiliar de hogar">
            <text:p>Auxiliar de hoga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Sánchez Hernández, Antonia)">
            <text:p>Vacante (Sánchez Hernández, Antonia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D. 89/2007">
            <text:p>D. 89/2007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9">
            <text:p>9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313009">
            <text:p>2313009</text:p>
          </table:table-cell>
          <table:table-cell office:value-type="string" office:string-value="Auxiliar de hogar">
            <text:p>Auxiliar de hoga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Hernández Artiles, Justa)">
            <text:p>Vacante (Hernández Artiles, Justa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I.P. reserva 17/04/2021">
            <text:p>I.P. reserva 17/04/2021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10">
            <text:p>10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313013">
            <text:p>2313013</text:p>
          </table:table-cell>
          <table:table-cell office:value-type="string" office:string-value="Auxiliar de hogar">
            <text:p>Auxiliar de hoga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Sánchez Estupiñán, Araceli)">
            <text:p>Vacante (Sánchez Estupiñán, Araceli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SJS 229/2014">
            <text:p>SJS 229/2014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1">
            <text:p>1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313020">
            <text:p>2313020</text:p>
          </table:table-cell>
          <table:table-cell office:value-type="string" office:string-value="Auxiliar Geriatría">
            <text:p>Auxiliar Geriatría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Santana Sánchez, Concepción)">
            <text:p>Vacante (Santana Sánchez, Concepción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D. 1501/07">
            <text:p>D. 1501/07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2">
            <text:p>2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313021">
            <text:p>2313021</text:p>
          </table:table-cell>
          <table:table-cell office:value-type="string" office:string-value="Auxiliar Geriatría">
            <text:p>Auxiliar Geriatría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Monzon Santana, Susana F.)">
            <text:p>Vacante (Monzon Santana, Susana F.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D. 5131/08 y 1005/09">
            <text:p>D. 5131/08 y 1005/09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3">
            <text:p>3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013">
            <text:p>2013</text:p>
          </table:table-cell>
          <table:table-cell office:value-type="string" office:string-value="Auxiliar Geriatría">
            <text:p>Auxiliar Geriatría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Pérez Rodríguez, Ana)">
            <text:p>Vacante (Pérez Rodríguez, Ana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SJS  162/2011 - SJS 417/12">
            <text:p>SJS  162/2011 - SJS 417/12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4">
            <text:p>4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013">
            <text:p>2013</text:p>
          </table:table-cell>
          <table:table-cell office:value-type="string" office:string-value="Auxiliar Geriatría">
            <text:p>Auxiliar Geriatría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Cruz Pérez, Fátima)">
            <text:p>Vacante (Cruz Pérez, Fátima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SJS 576/10">
            <text:p>SJS 576/10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1">
            <text:p>1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013">
            <text:p>2013</text:p>
          </table:table-cell>
          <table:table-cell office:value-type="string" office:string-value="Cuidador">
            <text:p>Cuidado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Conesa Pérez, Sonsoles)">
            <text:p>Vacante (Conesa Pérez, Sonsoles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SJS 150/2012">
            <text:p>SJS 150/2012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PERSONAL LABORAL.     ADMON GENERAL DE SERVICIOS SOCIALES.     GRUPO DE PROGRAMA  2310">
            <text:p>PERSONAL LABORAL.     ADMON GENERAL DE SERVICIOS SOCIALES.     GRUPO DE PROGRAMA  2310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NUM">
            <text:p>NUM</text:p>
          </table:table-cell>
          <table:table-cell office:value-type="string" office:string-value="SUBPROG">
            <text:p>SUBPROG</text:p>
          </table:table-cell>
          <table:table-cell office:value-type="string" office:string-value="ESC">
            <text:p>ESC</text:p>
          </table:table-cell>
          <table:table-cell office:value-type="string" office:string-value="SUB">
            <text:p>SUB</text:p>
          </table:table-cell>
          <table:table-cell office:value-type="string" office:string-value="CL">
            <text:p>CL</text:p>
          </table:table-cell>
          <table:table-cell office:value-type="string" office:string-value="CAT">
            <text:p>CAT</text:p>
          </table:table-cell>
          <table:table-cell office:value-type="string" office:string-value="CODIGO">
            <text:p>CODIGO</text:p>
          </table:table-cell>
          <table:table-cell office:value-type="string" office:string-value="CATEGORIA">
            <text:p>CATEGORIA</text:p>
          </table:table-cell>
          <table:table-cell office:value-type="string" office:string-value="DPTO">
            <text:p>DPTO</text:p>
          </table:table-cell>
          <table:table-cell office:value-type="string" office:string-value="AREA">
            <text:p>AREA</text:p>
          </table:table-cell>
          <table:table-cell office:value-type="string" office:string-value="TITULAR">
            <text:p>TITULAR</text:p>
          </table:table-cell>
          <table:table-cell office:value-type="string" office:string-value="L/F">
            <text:p>L/F</text:p>
          </table:table-cell>
          <table:table-cell office:value-type="string" office:string-value="GR">
            <text:p>GR</text:p>
          </table:table-cell>
          <table:table-cell office:value-type="string" office:string-value="CD">
            <text:p>CD</text:p>
          </table:table-cell>
          <table:table-cell office:value-type="string" office:string-value="CE">
            <text:p>CE</text:p>
          </table:table-cell>
          <table:table-cell office:value-type="string" office:string-value="RCS">
            <text:p>RCS</text:p>
          </table:table-cell>
          <table:table-cell office:value-type="string" office:string-value="TC">
            <text:p>TC</text:p>
          </table:table-cell>
          <table:table-cell office:value-type="string" office:string-value="OEP">
            <text:p>OEP</text:p>
          </table:table-cell>
          <table:table-cell office:value-type="string" office:string-value="SITUACIÓN">
            <text:p>SITUACIÓN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1">
            <text:p>1</text:p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313009">
            <text:p>2313009</text:p>
          </table:table-cell>
          <table:table-cell office:value-type="string" office:string-value="Auxiliar de hogar">
            <text:p>Auxiliar de hoga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Hernández Artiles, Justa)">
            <text:p>Vacante (Hernández Artiles, Justa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I.P. reserva 17/04/2021">
            <text:p>I.P. reserva 17/04/2021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2">
            <text:p>2</text:p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313010">
            <text:p>2313010</text:p>
          </table:table-cell>
          <table:table-cell office:value-type="string" office:string-value="Auxiliar de hogar">
            <text:p>Auxiliar de hoga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Sánchez Pérez, Tenesor)">
            <text:p>Vacante (Sánchez Pérez, Tenesor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D. 13792/06">
            <text:p>D. 13792/06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3">
            <text:p>3</text:p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313011">
            <text:p>2313011</text:p>
          </table:table-cell>
          <table:table-cell office:value-type="string" office:string-value="Auxiliar de hogar">
            <text:p>Auxiliar de hoga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Romero Ramírez, Antonia)">
            <text:p>Vacante (Romero Ramírez, Antonia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D. 13792/06">
            <text:p>D. 13792/06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4">
            <text:p>4</text:p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313012">
            <text:p>2313012</text:p>
          </table:table-cell>
          <table:table-cell office:value-type="string" office:string-value="Auxiliar de hogar">
            <text:p>Auxiliar de hoga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Afonso Tejera, Antonia)">
            <text:p>Vacante (Afonso Tejera, Antonia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D. 13792/06">
            <text:p>D. 13792/06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5">
            <text:p>5</text:p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313013">
            <text:p>2313013</text:p>
          </table:table-cell>
          <table:table-cell office:value-type="string" office:string-value="Auxiliar de hogar">
            <text:p>Auxiliar de hoga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Sánchez Estupiñán, Araceli)">
            <text:p>Vacante (Sánchez Estupiñán, Araceli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SJS 229/2014">
            <text:p>SJS 229/2014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6">
            <text:p>6</text:p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313014">
            <text:p>2313014</text:p>
          </table:table-cell>
          <table:table-cell office:value-type="string" office:string-value="Auxiliar de hogar">
            <text:p>Auxiliar de hoga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Guedes Sánchez, Josefa)">
            <text:p>Vacante (Guedes Sánchez, Josefa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D. 13792/06. Suspensión 2 años">
            <text:p>D. 13792/06. Suspensión 2 años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7">
            <text:p>7</text:p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313015">
            <text:p>2313015</text:p>
          </table:table-cell>
          <table:table-cell office:value-type="string" office:string-value="Auxiliar de hogar">
            <text:p>Auxiliar de hoga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Santana García, Savina Leticia)">
            <text:p>Vacante (Santana García, Savina Leticia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D. 13792/06">
            <text:p>D. 13792/06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8">
            <text:p>8</text:p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313016">
            <text:p>2313016</text:p>
          </table:table-cell>
          <table:table-cell office:value-type="string" office:string-value="Auxiliar de hogar">
            <text:p>Auxiliar de hoga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Sánchez Hernández, Antonia)">
            <text:p>Vacante (Sánchez Hernández, Antonia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D. 89/2007">
            <text:p>D. 89/2007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9">
            <text:p>9</text:p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313020">
            <text:p>2313020</text:p>
          </table:table-cell>
          <table:table-cell office:value-type="string" office:string-value="Auxiliar Geriatría">
            <text:p>Auxiliar Geriatría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Santana Sánchez, Concepción)">
            <text:p>Vacante (Santana Sánchez, Concepción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D. 1501/07">
            <text:p>D. 1501/07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10">
            <text:p>10</text:p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313021">
            <text:p>2313021</text:p>
          </table:table-cell>
          <table:table-cell office:value-type="string" office:string-value="Auxiliar Geriatría">
            <text:p>Auxiliar Geriatría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Monzon Santana, Susana F.)">
            <text:p>Vacante (Monzon Santana, Susana F.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D. 5131/08 y 1005/09">
            <text:p>D. 5131/08 y 1005/09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11">
            <text:p>11</text:p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013">
            <text:p>2013</text:p>
          </table:table-cell>
          <table:table-cell office:value-type="string" office:string-value="Auxiliar Geriatría">
            <text:p>Auxiliar Geriatría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Cruz Pérez, Fátima)">
            <text:p>Vacante (Cruz Pérez, Fátima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SJS 576/10">
            <text:p>SJS 576/10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12">
            <text:p>12</text:p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013">
            <text:p>2013</text:p>
          </table:table-cell>
          <table:table-cell office:value-type="string" office:string-value="Auxiliar Geriatría">
            <text:p>Auxiliar Geriatría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Pérez Rodríguez, Ana)">
            <text:p>Vacante (Pérez Rodríguez, Ana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SJS  162/2011 - SJS 417/12">
            <text:p>SJS  162/2011 - SJS 417/12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13">
            <text:p>13</text:p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013">
            <text:p>2013</text:p>
          </table:table-cell>
          <table:table-cell office:value-type="string" office:string-value="Cuidador">
            <text:p>Cuidado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Conesa Pérez, Sonsoles)">
            <text:p>Vacante (Conesa Pérez, Sonsoles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SJS 150/2012">
            <text:p>SJS 150/2012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14">
            <text:p>14</text:p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020">
            <text:p>2020</text:p>
          </table:table-cell>
          <table:table-cell office:value-type="string" office:string-value="Auxiliar de hogar">
            <text:p>Auxiliar de hoga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 (Caballero Romero, Emma)">
            <text:p>Vacante (Caballero Romero, Emma)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410">
            <text:p>410</text:p>
          </table:table-cell>
          <table:table-cell office:value-type="string" office:string-value="">
            <text:p/>
          </table:table-cell>
          <table:table-cell office:value-type="string" office:string-value="SJS 229/2014">
            <text:p>SJS 229/2014</text:p>
          </table:table-cell>
          <table:table-cell office:value-type="string" office:string-value="">
            <text:p/>
          </table:table-cell>
        </table:table-row>
        <table:table-row>
          <table:table-cell office:value-type="string" office:string-value="15">
            <text:p>15</text:p>
          </table:table-cell>
          <table:table-cell office:value-type="string" office:string-value="">
            <text:p/>
          </table:table-cell>
          <table:table-cell office:value-type="string" office:string-value="AE">
            <text:p>AE</text:p>
          </table:table-cell>
          <table:table-cell office:value-type="string" office:string-value="SE">
            <text:p>SE</text:p>
          </table:table-cell>
          <table:table-cell office:value-type="string" office:string-value="PO">
            <text:p>PO</text:p>
          </table:table-cell>
          <table:table-cell office:value-type="string" office:string-value="Operario">
            <text:p>Operario</text:p>
          </table:table-cell>
          <table:table-cell office:value-type="string" office:string-value="2020">
            <text:p>2020</text:p>
          </table:table-cell>
          <table:table-cell office:value-type="string" office:string-value="Auxiliar de hogar">
            <text:p>Auxiliar de hogar</text:p>
          </table:table-cell>
          <table:table-cell office:value-type="string" office:string-value="S.SOC">
            <text:p>S.SOC</text:p>
          </table:table-cell>
          <table:table-cell office:value-type="string" office:string-value="SERV">
            <text:p>SERV</text:p>
          </table:table-cell>
          <table:table-cell office:value-type="string" office:string-value="Vacante">
            <text:p>Vacante</text:p>
          </table:table-cell>
          <table:table-cell office:value-type="string" office:string-value="L">
            <text:p>L</text:p>
          </table:table-cell>
          <table:table-cell office:value-type="string" office:string-value="E">
            <text:p>E</text:p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">
            <text:p/>
          </table:table-cell>
          <table:table-cell office:value-type="string" office:string-value="0">
            <text:p>0</text:p>
          </table:table-cell>
          <table:table-cell office:value-type="string" office:string-value="2020">
            <text:p>2020</text:p>
          </table:table-cell>
          <table:table-cell office:value-type="string" office:string-value="Creada 2020">
            <text:p>Creada 2020</text:p>
          </table:table-cell>
          <table:table-cell office:value-type="string" office:string-value="">
            <text:p/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styles/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meta>
    <meta:generator>ODFPY/1.4.1</meta:generator>
  </office:meta>
</office:document-meta>
</file>